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OpenSymbol" svg:font-family="OpenSymbol"/>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list-style-name="L1"/>
    <style:style style:name="P2" style:family="paragraph" style:parent-style-name="Text_20_body" style:list-style-name="L2"/>
    <style:style style:name="P3" style:family="paragraph" style:parent-style-name="Text_20_body" style:list-style-name="L3"/>
    <style:style style:name="P4" style:family="paragraph" style:parent-style-name="Text_20_body" style:list-style-name="L4"/>
    <style:style style:name="P5" style:family="paragraph" style:parent-style-name="Text_20_body" style:list-style-name="L5"/>
    <style:style style:name="P6" style:family="paragraph" style:parent-style-name="Text_20_body" style:list-style-name="L6"/>
    <style:style style:name="P7" style:family="paragraph" style:parent-style-name="Text_20_body" style:list-style-name="L7"/>
    <style:style style:name="P8" style:family="paragraph" style:parent-style-name="Text_20_body" style:list-style-name="L8"/>
    <style:style style:name="P9" style:family="paragraph" style:parent-style-name="Text_20_body" style:list-style-name="L9"/>
    <style:style style:name="P10" style:family="paragraph" style:parent-style-name="Text_20_body" style:list-style-name="L10"/>
    <style:style style:name="P11" style:family="paragraph" style:parent-style-name="Text_20_body" style:list-style-name="L11"/>
    <style:style style:name="P12" style:family="paragraph" style:parent-style-name="Text_20_body" style:list-style-name="L12"/>
    <style:style style:name="P13" style:family="paragraph" style:parent-style-name="Text_20_body" style:list-style-name="L13"/>
    <style:style style:name="P14" style:family="paragraph" style:parent-style-name="Text_20_body" style:list-style-name="L14"/>
    <style:style style:name="P15" style:family="paragraph" style:parent-style-name="Text_20_body" style:list-style-name="L15"/>
    <style:style style:name="P16" style:family="paragraph" style:parent-style-name="Text_20_body" style:list-style-name="L16"/>
    <style:style style:name="P17" style:family="paragraph" style:parent-style-name="Text_20_body" style:list-style-name="L17"/>
    <style:style style:name="P18" style:family="paragraph" style:parent-style-name="Text_20_body" style:list-style-name="L18"/>
    <style:style style:name="P19" style:family="paragraph" style:parent-style-name="Text_20_body" style:list-style-name="L19"/>
    <style:style style:name="P20" style:family="paragraph" style:parent-style-name="Text_20_body" style:list-style-name="L20"/>
    <style:style style:name="P21" style:family="paragraph" style:parent-style-name="Text_20_body" style:list-style-name="L21"/>
    <style:style style:name="P22" style:family="paragraph" style:parent-style-name="Text_20_body" style:list-style-name="L22"/>
    <style:style style:name="P23" style:family="paragraph" style:parent-style-name="Text_20_body" style:list-style-name="L23"/>
    <style:style style:name="P24" style:family="paragraph" style:parent-style-name="Text_20_body" style:list-style-name="L24"/>
    <style:style style:name="P25" style:family="paragraph" style:parent-style-name="Text_20_body" style:list-style-name="L25"/>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Text_20_body"><text:span text:style-name="Strong_20_Emphasis">ENTREPRENEURIAL INITIATIVE PROJECT FOR A TOURIST, UNIVERSITY, AND SPORTS COMPLEX IN PALESTRINA</text:span></text:p>
      <text:p text:style-name="Text_20_body"><text:span text:style-name="Strong_20_Emphasis">INTRODUCTION</text:span></text:p>
      <text:p text:style-name="Text_20_body">Welcome to the heart of Lazio, a region rich in millennia-old history, culture, and traditions that intertwine with modernity, giving life to a truly unique territory. Here, in a landscape of extraordinary beauty, an ambitious project is taking shape: the creation of an innovative tourist-accommodation complex, a university hub dedicated to enhancing the historical, artistic, cultural, and food-and-wine heritage of the Prenestine area, and a high-level sports center designed to host events, competitions, and activities focused on physical and mental well-being.</text:p>
      <text:p text:style-name="Text_20_body">Strategically located near the historic city of Palestrina, this complex represents an unprecedented opportunity for tourism, education, and sports. The project stems from the desire to create a destination of excellence that combines the hospitality of a modern hotel structure with a highly qualified educational offering and a sports center equipped with the most advanced facilities. All this within a context that respects the environment and enhances local peculiarities, ensuring a complete and engaging experience for visitors of all ages and backgrounds.</text:p>
      <text:p text:style-name="Text_20_body">Envisioned as a place where wellness, culture, and study harmoniously blend, the complex will meet the needs of multiple user categories. Tourists will enjoy a stay immersed in nature and history, with the chance to explore local food and wine traditions and take part in cultural and experiential activities. Students will have access to an innovative university center with specialized educational paths and collaborations with national and international academic institutions. Athletes and fitness enthusiasts will find state-of-the-art facilities for training, tournaments, and competitions, while businesses will benefit from conference spaces and meeting rooms for professional events.</text:p>
      <text:p text:style-name="Text_20_body">This project is more than just infrastructure—it aims to be a true engine of development for the entire Prenestine area. The initiative seeks to create new job opportunities, foster the economic growth of the region, promote environmental sustainability, and highlight the local cultural heritage. The complex is intended to become a hub for investors, professionals, and enthusiasts looking to enjoy a high-quality experience rooted in innovation and tradition.</text:p>
      <text:p text:style-name="Text_20_body">Thanks to thoughtful planning and public-private synergy, this facility will become a benchmark for Lazio and the entire national landscape, contributing to the enhancement of Palestrina’s role as a prime destination for tourism, education, and sports.</text:p>
      <text:p text:style-name="Text_20_body"><text:span text:style-name="Strong_20_Emphasis">STRATEGIC LOCATION</text:span></text:p>
      <text:p text:style-name="Text_20_body">The facility will be located in the area of Colle Silvano, south of the town center of Palestrina, along Via degli Olmi. This site was chosen for its strategic position, ensuring a perfect combination of accessibility and natural surroundings.</text:p>
      <text:p text:style-name="Text_20_body">Thanks to its proximity to major transport infrastructures, the complex will be easily reachable by residents of the Lazio region as well as by visitors from other parts of Italy and abroad:</text:p>
      <text:list xml:id="list924051189134880085" text:style-name="L1">
        <text:list-item>
          <text:p text:style-name="P1"><text:span text:style-name="Strong_20_Emphasis">A1 Motorway (San Cesareo exit)</text:span> – about 12 km away, providing fast connection to Rome and the rest of Italy.</text:p>
        </text:list-item>
        <text:list-item>
          <text:p text:style-name="P1"><text:span text:style-name="Strong_20_Emphasis">A1 Motorway (Valmontone exit)</text:span> – about 10 km away, ideal for those arriving from the southern areas of the region or neighboring regions.</text:p>
        </text:list-item>
        <text:list-item>
          <text:p text:style-name="P1"><text:span text:style-name="Strong_20_Emphasis">A24 Motorway (Tivoli exit)</text:span> – about 20 km away, useful for connections with Abruzzo and the inland areas of Lazio.</text:p>
        </text:list-item>
        <text:list-item>
          <text:p text:style-name="P1"><text:span text:style-name="Strong_20_Emphasis">Rome-Cassino-Naples railway (Zagarolo station)</text:span> – about 5 km away, connected to the national railway network and to Rome Termini station in under 30 minutes.</text:p>
        </text:list-item>
        <text:list-item>
          <text:p text:style-name="P1"><text:span text:style-name="Strong_20_Emphasis">Rome Ciampino Airport</text:span> – about 25 km away, ideal for national and European flights.</text:p>
        </text:list-item>
        <text:list-item>
          <text:p text:style-name="P1"><text:soft-page-break/><text:span text:style-name="Strong_20_Emphasis">Rome Fiumicino Airport</text:span> – about 55 km away, one of Europe’s most important international airports for long-haul flights.</text:p>
        </text:list-item>
      </text:list>
      <text:p text:style-name="Text_20_body"><text:span text:style-name="Strong_20_Emphasis">A reference point for cultural and nature tourism</text:span></text:p>
      <text:p text:style-name="Text_20_body">In addition to the excellent transport network, the facility also benefits from a privileged location from a cultural and scenic perspective. Its proximity to key historical, artistic, and commercial hubs allows visitors to enjoy a unique experience that blends culture, nature, and gastronomy.</text:p>
      <text:p text:style-name="Text_20_body">Palestrina, with its archaeological and architectural heritage, is one of the most evocative locations in the province of Rome. Once the site of ancient Praeneste, the city hosts treasures such as the <text:span text:style-name="Strong_20_Emphasis">Sanctuary of Fortuna Primigenia</text:span>, the <text:span text:style-name="Strong_20_Emphasis">National Archaeological Museum</text:span>, and the <text:span text:style-name="Strong_20_Emphasis">Cathedral of Saint Agapitus</text:span>, attracting tourists, scholars, and history enthusiasts from around the world.</text:p>
      <text:p text:style-name="Text_20_body">Moreover, the facility will be an ideal starting point for exploring other major destinations in Lazio:</text:p>
      <text:list xml:id="list7427702415926791274" text:style-name="L2">
        <text:list-item>
          <text:p text:style-name="P2"><text:span text:style-name="Strong_20_Emphasis">Castel San Pietro Romano</text:span>, a charming medieval village overlooking the Sacco Valley, known for its breathtaking views and as the setting of famous Italian films.</text:p>
        </text:list-item>
        <text:list-item>
          <text:p text:style-name="P2"><text:span text:style-name="Strong_20_Emphasis">Villa Adriana and Villa d’Este in Tivoli</text:span>, UNESCO World Heritage Sites of extraordinary beauty.</text:p>
        </text:list-item>
        <text:list-item>
          <text:p text:style-name="P2"><text:span text:style-name="Strong_20_Emphasis">Valmontone</text:span>, with its popular outlet and the <text:span text:style-name="Strong_20_Emphasis">MagicLand amusement park</text:span>, drawing thousands of visitors annually.</text:p>
        </text:list-item>
        <text:list-item>
          <text:p text:style-name="P2"><text:span text:style-name="Strong_20_Emphasis">The Prenestine Mountains</text:span>, offering nature trails perfect for hiking, trekking, and outdoor activities.</text:p>
        </text:list-item>
      </text:list>
      <text:p text:style-name="Text_20_body"><text:span text:style-name="Strong_20_Emphasis">A balance between accessibility and tranquility</text:span></text:p>
      <text:p text:style-name="Text_20_body">The location of the complex thus offers the perfect balance between convenience and quality of stay. On one hand, the ease of access allows visitors to reach the facility quickly and move easily to other points of interest. On the other, the natural setting ensures a relaxing atmosphere, away from the chaos of big cities—making the complex an ideal destination for tourists, students, athletes, and professionals seeking a complete and rejuvenating experience.</text:p>
      <text:p text:style-name="Text_20_body"><text:span text:style-name="Strong_20_Emphasis">WHAT TO SEE NEARBY</text:span></text:p>
      <text:p text:style-name="Text_20_body">Palestrina is a city rich in history, culture, and natural beauty, located in a privileged position for exploring Lazio and its most captivating locations. The tourist-accommodation complex is situated in an area that allows easy access to numerous historical sites, monuments, and breathtaking landscapes. Below are some of the main attractions not to be missed in the surroundings:</text:p>
      <text:h text:style-name="Heading_20_3" text:outline-level="3"><text:span text:style-name="Strong_20_Emphasis">Monuments and Historical Sites</text:span></text:h>
      <text:list xml:id="list3354965649134662258" text:style-name="L3">
        <text:list-item>
          <text:p text:style-name="P3"><text:span text:style-name="Strong_20_Emphasis">Sanctuary of Fortuna Primigenia and National Archaeological Museum of Palestrina</text:span><text:line-break/>One of the most important archaeological sites in Lazio, the Sanctuary of Fortuna Primigenia dates back to the 1st century BC and is an extraordinary example of Roman religious architecture. The National Archaeological Museum houses a vast collection of artifacts from local excavations.</text:p>
        </text:list-item>
        <text:list-item>
          <text:p text:style-name="P3"><text:span text:style-name="Strong_20_Emphasis">Cathedral of Saint Agapitus</text:span><text:line-break/>Palestrina’s cathedral, dedicated to Saint Agapitus, is a place of great religious and historical importance. Inside, visitors can admire a replica of Michelangelo’s <text:span text:style-name="Emphasis">Pietà</text:span>, a masterpiece that draws visitors from all over the world.</text:p>
        </text:list-item>
        <text:list-item>
          <text:p text:style-name="P3"><text:span text:style-name="Strong_20_Emphasis">Diocesan Museum of Sacred Art</text:span><text:line-break/>A museum showcasing valuable religious artworks that testify to centuries of history. It offers a unique opportunity to discover the sacred culture of Palestrina and its surrounding areas.</text:p>
        </text:list-item>
        <text:list-item>
          <text:p text:style-name="P3"><text:soft-page-break/><text:span text:style-name="Strong_20_Emphasis">Pierluigi da Palestrina, Prince of Music</text:span><text:line-break/>Palestrina is the birthplace of Giovanni Pierluigi da Palestrina, one of the most renowned composers of the Renaissance. A monument and his birthplace are dedicated to his memory, making it a must-visit for music lovers.</text:p>
        </text:list-item>
        <text:list-item>
          <text:p text:style-name="P3"><text:span text:style-name="Strong_20_Emphasis">Barberini Palace</text:span><text:line-break/>An outstanding example of Renaissance architecture, Barberini Palace is steeped in history and symbolizes the power and influence of the Barberini family in the region.</text:p>
        </text:list-item>
        <text:list-item>
          <text:p text:style-name="P3"><text:span text:style-name="Strong_20_Emphasis">Ceciliana Spring</text:span><text:line-break/>An ancient site featuring the namesake spring that once supplied water to the city. Today, it is a place of great historical and natural interest, perfect for a scenic walk.</text:p>
        </text:list-item>
        <text:list-item>
          <text:p text:style-name="P3"><text:span text:style-name="Strong_20_Emphasis">Castelli Romani</text:span><text:line-break/>This area includes several historic towns surrounded by stunning landscapes, such as Frascati, Ariccia, and Genzano di Roma. Here, visitors can explore castles, villas, and churches, and enjoy the beauty of regional parks.</text:p>
        </text:list-item>
        <text:list-item>
          <text:p text:style-name="P3"><text:span text:style-name="Strong_20_Emphasis">Monte Guadagnolo and the Sanctuary of Mentorella</text:span><text:line-break/>Monte Guadagnolo is one of the highest peaks in the Prenestine Mountains, offering spectacular views over the Roman countryside. The Sanctuary of Mentorella, a centuries-old pilgrimage site, was also visited by Pope John Paul II.</text:p>
        </text:list-item>
        <text:list-item>
          <text:p text:style-name="P3"><text:span text:style-name="Strong_20_Emphasis">Valmontone Outlet and Rainbow MagicLand</text:span><text:line-break/>For shopping and family fun, Valmontone Outlet offers a wide range of stores with discounted prices, while Rainbow MagicLand is an amusement park ideal for a full day of entertainment.</text:p>
        </text:list-item>
        <text:list-item>
          <text:p text:style-name="P3"><text:span text:style-name="Strong_20_Emphasis">Lake Albano and Lake Nemi</text:span><text:line-break/>These two volcanic lakes are among the most beautiful in Lazio. Lake Albano is perfect for boating or a peaceful walk along the shore, while Lake Nemi is known for its unspoiled landscape and the charm of its surrounding villages.</text:p>
        </text:list-item>
        <text:list-item>
          <text:p text:style-name="P3"><text:span text:style-name="Strong_20_Emphasis">Anagni and Tivoli</text:span></text:p>
        </text:list-item>
      </text:list>
      <text:list xml:id="list6195388208559607505" text:style-name="L4">
        <text:list-item>
          <text:p text:style-name="P4"><text:span text:style-name="Strong_20_Emphasis">Anagni</text:span>, known as the City of the Popes, is rich in history and medieval monuments. Its cathedral is famous for its frescoes and its role in numerous papal events.</text:p>
        </text:list-item>
        <text:list-item>
          <text:p text:style-name="P4"><text:span text:style-name="Strong_20_Emphasis">Tivoli</text:span> is home to two of the most prestigious Roman villas, <text:span text:style-name="Strong_20_Emphasis">Villa Adriana</text:span> and <text:span text:style-name="Strong_20_Emphasis">Villa d’Este</text:span>, both UNESCO World Heritage Sites. Villa Adriana, an imperial residence, offers a glimpse into the grandeur of the Roman era, while Villa d’Este is celebrated for its stunning gardens and fountains.</text:p>
        </text:list-item>
      </text:list>
      <text:p text:style-name="Horizontal_20_Line"/>
      <text:p text:style-name="Text_20_body"><text:span text:style-name="Strong_20_Emphasis">THE COMPLEX</text:span></text:p>
      <text:p text:style-name="Text_20_body">The project involves the development of an area of over 60,000 square meters, featuring five main structures, each with specific characteristics:</text:p>
      <text:h text:style-name="Heading_20_3" text:outline-level="3"><text:span text:style-name="Strong_20_Emphasis">An Innovative and Multifunctional Complex</text:span></text:h>
      <text:p text:style-name="Text_20_body">This project envisions the creation of a space covering more than 60,000 sqm—a true hub for tourism, education, and sports. The facility will be divided into five main areas, each designed to meet the specific needs of guests, students, athletes, and professionals.</text:p>
      <text:p text:style-name="Horizontal_20_Line"/>
      <text:h text:style-name="Heading_20_3" text:outline-level="3"><text:soft-page-break/><text:span text:style-name="Strong_20_Emphasis">1. HOTEL: COMFORT, HOSPITALITY AND WELL-BEING</text:span></text:h>
      <text:p text:style-name="Text_20_body">The hotel will be the main facility for welcoming visitors, offering high-quality hospitality, exclusive services, and a relaxing atmosphere.</text:p>
      <text:p text:style-name="Text_20_body"><text:span text:style-name="Strong_20_Emphasis">Main features:</text:span></text:p>
      <text:list xml:id="list8437750165981815916" text:style-name="L5">
        <text:list-item>
          <text:p text:style-name="P5">134 rooms divided into different categories (standard, superior, suite), all equipped with modern comforts and advanced technologies.</text:p>
        </text:list-item>
        <text:list-item>
          <text:p text:style-name="P5">Wellness center and spa with sauna, Turkish bath, hot tub, and indoor pool for a fully relaxing experience.</text:p>
        </text:list-item>
        <text:list-item>
          <text:p text:style-name="P5">Conference halls and meeting rooms equipped with multimedia technology for business, cultural, and academic events.</text:p>
        </text:list-item>
        <text:list-item>
          <text:p text:style-name="P5">Restaurant offering a culinary selection ranging from traditional local dishes to international cuisine.</text:p>
        </text:list-item>
        <text:list-item>
          <text:p text:style-name="P5">Relaxation areas and green spaces with gardens, panoramic terraces, and reading corners for a well-being-focused stay.</text:p>
        </text:list-item>
        <text:list-item>
          <text:p text:style-name="P5">Exclusive guest services such as concierge, shuttle service, bike rental, and guided tours to main local attractions.</text:p>
        </text:list-item>
      </text:list>
      <text:p text:style-name="Text_20_body"><text:span text:style-name="Strong_20_Emphasis">Goal:</text:span> To create a unique and personalized hospitality experience for tourists, business travelers, and students of the university hub.</text:p>
      <text:p text:style-name="Horizontal_20_Line"/>
      <text:h text:style-name="Heading_20_3" text:outline-level="3"><text:span text:style-name="Strong_20_Emphasis">2. UNIVERSITY HUB: EDUCATION AND INNOVATION</text:span></text:h>
      <text:p text:style-name="Text_20_body">The university hub will be the beating heart of academic education and research, with a special focus on enhancing the region’s cultural and food-and-wine heritage.</text:p>
      <text:p text:style-name="Text_20_body"><text:span text:style-name="Strong_20_Emphasis">Main facilities and activities:</text:span></text:p>
      <text:list xml:id="list1050994811338115768" text:style-name="L6">
        <text:list-item>
          <text:p text:style-name="P6">Degree courses and master's programs dedicated to the history, culture, and gastronomy of the Prenestine territory.</text:p>
        </text:list-item>
        <text:list-item>
          <text:p text:style-name="P6">Study rooms and interactive labs equipped with cutting-edge technology for teaching and research.</text:p>
        </text:list-item>
        <text:list-item>
          <text:p text:style-name="P6">Specialized library and historical archive with documents, manuscripts, and rare texts on local culture and traditions.</text:p>
        </text:list-item>
        <text:list-item>
          <text:p text:style-name="P6">Partnerships with local bodies, food-and-wine companies, and international academic institutions to foster cultural exchange and professional development.</text:p>
        </text:list-item>
        <text:list-item>
          <text:p text:style-name="P6">Workshops, conferences, and educational events with experts, professors, and entrepreneurs.</text:p>
        </text:list-item>
      </text:list>
      <text:p text:style-name="Text_20_body"><text:span text:style-name="Strong_20_Emphasis">Goal:</text:span> To create a dynamic learning environment that celebrates local traditions and trains new professionals in the tourism, culinary, and cultural sectors.</text:p>
      <text:p text:style-name="Horizontal_20_Line"/>
      <text:h text:style-name="Heading_20_3" text:outline-level="3"><text:span text:style-name="Strong_20_Emphasis">3. MULTIPURPOSE CENTER: CULTURE, EVENTS AND WORK</text:span></text:h>
      <text:p text:style-name="Text_20_body">A space designed to host events, exhibitions, conferences, and cultural activities—becoming a meeting point for students, professionals, and artists.</text:p>
      <text:p text:style-name="Text_20_body"><text:span text:style-name="Strong_20_Emphasis">Features and functions:</text:span></text:p>
      <text:list xml:id="list1546658435719834652" text:style-name="L7">
        <text:list-item>
          <text:p text:style-name="P7"><text:soft-page-break/>Modular rooms of various capacities for cultural events, conferences, and seminars.</text:p>
        </text:list-item>
        <text:list-item>
          <text:p text:style-name="P7">Spaces for visual and performing arts: exhibitions, shows, and live performances.</text:p>
        </text:list-item>
        <text:list-item>
          <text:p text:style-name="P7">Coworking area for professionals, startups, and students, with workstations and meeting rooms.</text:p>
        </text:list-item>
        <text:list-item>
          <text:p text:style-name="P7">Advanced services for meetings and conferences, including cutting-edge audiovisual technology, simultaneous translation, and technical support.</text:p>
        </text:list-item>
      </text:list>
      <text:p text:style-name="Text_20_body"><text:span text:style-name="Strong_20_Emphasis">Goal:</text:span> To foster creativity and idea-sharing by creating a cultural and entrepreneurial hub.</text:p>
      <text:p text:style-name="Horizontal_20_Line"/>
      <text:h text:style-name="Heading_20_3" text:outline-level="3"><text:span text:style-name="Strong_20_Emphasis">4. TRADITIONAL RESTAURANT, COOKING SCHOOL AND REGIONAL PRODUCTS EXHIBITION</text:span></text:h>
      <text:p text:style-name="Text_20_body">Gastronomy will be a key feature of the experience, with a restaurant focused on local tradition, a cooking school, and a marketplace for regional products.</text:p>
      <text:p text:style-name="Text_20_body"><text:span text:style-name="Strong_20_Emphasis">What this section will offer:</text:span></text:p>
      <text:list xml:id="list4600997141300952549" text:style-name="L8">
        <text:list-item>
          <text:p text:style-name="P8">Traditional restaurant with local dishes and modern reinterpretations of classic recipes.</text:p>
        </text:list-item>
        <text:list-item>
          <text:p text:style-name="P8">Tastings of typical products and local wines, including events and sensory journeys to discover Lazio’s culinary excellence.</text:p>
        </text:list-item>
        <text:list-item>
          <text:p text:style-name="P8">Farm-to-table cuisine with fresh, seasonal ingredients sourced from local farmers and producers.</text:p>
        </text:list-item>
        <text:list-item>
          <text:p text:style-name="P8">Collaborations with local companies to promote short supply chains and organic products.</text:p>
        </text:list-item>
        <text:list-item>
          <text:p text:style-name="P8">Cooking school offering courses for tourists and professionals on techniques and secrets of regional cuisine.</text:p>
        </text:list-item>
        <text:list-item>
          <text:p text:style-name="P8">Permanent exhibition and sale of typical products, allowing visitors to purchase local specialties and discover local food traditions.</text:p>
        </text:list-item>
      </text:list>
      <text:p text:style-name="Text_20_body"><text:span text:style-name="Strong_20_Emphasis">Goal:</text:span> To promote local food identity and attract food lovers, students, and tourists.</text:p>
      <text:p text:style-name="Horizontal_20_Line"/>
      <text:h text:style-name="Heading_20_3" text:outline-level="3"><text:span text:style-name="Strong_20_Emphasis">5. SPORTS CENTER: WELL-BEING, PHYSICAL ACTIVITY AND COMPETITIONS</text:span></text:h>
      <text:p text:style-name="Text_20_body">Sport is a key element for physical and mental well-being, which is why the complex will include a modern sports center for professional athletes, amateurs, and fitness enthusiasts.</text:p>
      <text:p text:style-name="Text_20_body"><text:span text:style-name="Strong_20_Emphasis">Available facilities and activities:</text:span></text:p>
      <text:list xml:id="list134211474073728793" text:style-name="L9">
        <text:list-item>
          <text:p text:style-name="P9">Multi-purpose sports fields including tennis, padel, and five-a-side football, with night lighting.</text:p>
        </text:list-item>
        <text:list-item>
          <text:p text:style-name="P9">Olympic-size swimming pool for free swim, aqua gym classes, and competitions.</text:p>
        </text:list-item>
        <text:list-item>
          <text:p text:style-name="P9">Fitness area with state-of-the-art equipment and personal trainers.</text:p>
        </text:list-item>
        <text:list-item>
          <text:p text:style-name="P9">Spectator stands for tournaments and sporting events.</text:p>
        </text:list-item>
        <text:list-item>
          <text:p text:style-name="P9">Indoor and outdoor sports areas for national and international events and competitions.</text:p>
        </text:list-item>
      </text:list>
      <text:p text:style-name="Text_20_body"><text:span text:style-name="Strong_20_Emphasis">Goal:</text:span> To offer a cutting-edge space dedicated to wellness and sports, welcoming athletes, teams, <text:soft-page-break/>and enthusiasts in a stimulating environment.</text:p>
      <text:p text:style-name="Horizontal_20_Line"/>
      <text:h text:style-name="Heading_20_3" text:outline-level="3"><text:span text:style-name="Strong_20_Emphasis">A Project for the Future</text:span></text:h>
      <text:p text:style-name="Text_20_body">The integration of these five structures into a single complex makes the project unique in its kind, capable of offering a complete and diverse experience:</text:p>
      <text:list xml:id="list5498550255061782855" text:style-name="L10">
        <text:list-item>
          <text:p text:style-name="P10">A modern and welcoming hotel, perfect for tourists and professionals.</text:p>
        </text:list-item>
        <text:list-item>
          <text:p text:style-name="P10">An innovative university hub that enhances the territory and educates future generations.</text:p>
        </text:list-item>
        <text:list-item>
          <text:p text:style-name="P10">A dynamic multipurpose center for culture, events, and coworking.</text:p>
        </text:list-item>
        <text:list-item>
          <text:p text:style-name="P10">A top-tier food and wine area with restaurant, cooking school, and product exhibition.</text:p>
        </text:list-item>
        <text:list-item>
          <text:p text:style-name="P10">A state-of-the-art sports center for wellness, fitness, and competitions.</text:p>
        </text:list-item>
      </text:list>
      <text:p text:style-name="Text_20_body">This project represents an extraordinary opportunity for Palestrina and the Lazio region, establishing a tourism, educational, and sports hub capable of attracting visitors, students, and athletes from all over Italy and abroad.</text:p>
      <text:p text:style-name="Horizontal_20_Line"/>
      <text:h text:style-name="Heading_20_3" text:outline-level="3"><text:span text:style-name="Strong_20_Emphasis">EXPERIENTIAL TOURISM</text:span></text:h>
      <text:p text:style-name="Text_20_body"><text:span text:style-name="Strong_20_Emphasis">An Authentic Journey into the Heart of Lazio</text:span></text:p>
      <text:p text:style-name="Text_20_body">The complex will not only be a place for accommodation, study, and sports, but also a starting point for immersive experiences exploring the excellence of the Prenestine territory. The goal is to offer visitors experiential tourism packages that allow them to engage with the local history, culture, and traditions in an authentic and engaging way.</text:p>
      <text:p text:style-name="Horizontal_20_Line"/>
      <text:h text:style-name="Heading_20_3" text:outline-level="3"><text:span text:style-name="Strong_20_Emphasis">1. Food and Wine Trails: Discovering Local Flavors</text:span></text:h>
      <text:p text:style-name="Text_20_body">Food and wine are among Lazio’s most fascinating treasures, and this project will place local products and culinary traditions at the heart of the visitor experience, with tours designed for enthusiasts and curious travelers alike.</text:p>
      <text:p text:style-name="Text_20_body"><text:span text:style-name="Strong_20_Emphasis">Activities include:</text:span></text:p>
      <text:list xml:id="list8963124543895612609" text:style-name="L11">
        <text:list-item>
          <text:p text:style-name="P11">Visits to wineries and oil mills with guided tastings of DOCG wines and extra virgin olive oil produced in the area.</text:p>
        </text:list-item>
        <text:list-item>
          <text:p text:style-name="P11">Experiences on agritourism farms to learn about traditional cheese making, rustic bread baking, and handmade pasta preparation.</text:p>
        </text:list-item>
        <text:list-item>
          <text:p text:style-name="P11">Themed dinners featuring traditional Prenestine recipes made with farm-to-table ingredients.</text:p>
        </text:list-item>
        <text:list-item>
          <text:p text:style-name="P11">Cooking workshops where guests can learn to prepare typical dishes under the guidance of expert chefs.</text:p>
        </text:list-item>
        <text:list-item>
          <text:p text:style-name="P11">Guided tours of local markets to meet producers and purchase local delicacies directly.</text:p>
        </text:list-item>
      </text:list>
      <text:p text:style-name="Text_20_body">These food and wine trails will offer a journey through local flavors and knowledge, making each experience unique and unforgettable.</text:p>
      <text:p text:style-name="Horizontal_20_Line"/>
      <text:h text:style-name="Heading_20_3" text:outline-level="3"><text:soft-page-break/><text:span text:style-name="Strong_20_Emphasis">2. Archaeological and Cultural Tours: A Dive into History</text:span></text:h>
      <text:p text:style-name="Text_20_body">Palestrina and the surrounding area boast an extraordinary archaeological and historical heritage, with remnants dating back to Roman times and beyond. Visitors will have the chance to join exclusive guided tours to explore these wonders.</text:p>
      <text:p text:style-name="Text_20_body"><text:span text:style-name="Strong_20_Emphasis">Proposed experiences:</text:span></text:p>
      <text:list xml:id="list6974079319865861725" text:style-name="L12">
        <text:list-item>
          <text:p text:style-name="P12">Visits to the <text:span text:style-name="Strong_20_Emphasis">Sanctuary of Fortuna Primigenia</text:span>, one of the most important Roman sacred complexes.</text:p>
        </text:list-item>
        <text:list-item>
          <text:p text:style-name="P12">Walks through the historic alleys of Palestrina to trace its fascinating past.</text:p>
        </text:list-item>
        <text:list-item>
          <text:p text:style-name="P12">Explorations of lesser-known archaeological sites such as Roman villas and hidden necropolises nestled in nature.</text:p>
        </text:list-item>
        <text:list-item>
          <text:p text:style-name="P12">Guided tours of local museums, including the <text:span text:style-name="Strong_20_Emphasis">National Archaeological Museum of Palestrina</text:span>, home to the famous <text:span text:style-name="Emphasis">Nile Mosaic</text:span>.</text:p>
        </text:list-item>
        <text:list-item>
          <text:p text:style-name="P12">Nighttime experiences in historic sites, with storytelling of legends and local mysteries.</text:p>
        </text:list-item>
        <text:list-item>
          <text:p text:style-name="P12">Historical reenactments, bringing key moments of Prenestine history to life with actors in period costumes.</text:p>
        </text:list-item>
      </text:list>
      <text:p text:style-name="Text_20_body">Through these activities, visitors can immerse themselves in the area’s historical roots and experience Prenestine culture in an emotional and memorable way.</text:p>
      <text:p text:style-name="Horizontal_20_Line"/>
      <text:h text:style-name="Heading_20_3" text:outline-level="3"><text:span text:style-name="Strong_20_Emphasis">3. Immersive Experiences in Local Artisan Traditions</text:span></text:h>
      <text:p text:style-name="Text_20_body">Local craftsmanship is a precious heritage that this project aims to promote through hands-on, interactive experiences.</text:p>
      <text:p text:style-name="Text_20_body"><text:span text:style-name="Strong_20_Emphasis">Available activities:</text:span></text:p>
      <text:list xml:id="list1260225516144690147" text:style-name="L13">
        <text:list-item>
          <text:p text:style-name="P13">Pottery and terracotta workshops to learn the techniques of ancient local artisans.</text:p>
        </text:list-item>
        <text:list-item>
          <text:p text:style-name="P13">Iron and wood crafting experiences, including demonstrations and the chance to create small handmade objects.</text:p>
        </text:list-item>
        <text:list-item>
          <text:p text:style-name="P13">Mosaic and fresco painting classes to discover ancient Roman artistic techniques.</text:p>
        </text:list-item>
        <text:list-item>
          <text:p text:style-name="P13">Workshops dedicated to embroidery and textile arts, with opportunities for creative hands-on learning.</text:p>
        </text:list-item>
        <text:list-item>
          <text:p text:style-name="P13">Visits to historic workshops to meet artisans and witness their craft up close.</text:p>
        </text:list-item>
      </text:list>
      <text:p text:style-name="Text_20_body">These experiences will allow visitors to connect with the region’s artisanal traditions, taking home not just a souvenir but a piece of authentic culture.</text:p>
      <text:p text:style-name="Horizontal_20_Line"/>
      <text:h text:style-name="Heading_20_3" text:outline-level="3"><text:span text:style-name="Strong_20_Emphasis">4. Themed Events Celebrating Prenestine History and Culture</text:span></text:h>
      <text:p text:style-name="Text_20_body">To provide a fully immersive experience, the complex will host regular themed events celebrating local traditions, history, and culture.</text:p>
      <text:p text:style-name="Text_20_body"><text:span text:style-name="Strong_20_Emphasis">Planned events:</text:span></text:p>
      <text:list xml:id="list5468808097031487989" text:style-name="L14">
        <text:list-item>
          <text:p text:style-name="P14">Medieval festivals and historical reenactments with costume parades, duels, and scenes from daily life in the Middle Ages.</text:p>
        </text:list-item>
        <text:list-item>
          <text:p text:style-name="P14"><text:soft-page-break/>Folk and traditional music festivals with live performances and traditional dances.</text:p>
        </text:list-item>
        <text:list-item>
          <text:p text:style-name="P14">Days dedicated to mythology and local legends, featuring storytelling, theatrical performances, and themed guided tours.</text:p>
        </text:list-item>
        <text:list-item>
          <text:p text:style-name="P14">Historic markets that recreate ancient trading traditions of the Prenestine area.</text:p>
        </text:list-item>
        <text:list-item>
          <text:p text:style-name="P14">Seasonal food and wine events, such as the <text:span text:style-name="Strong_20_Emphasis">New Olive Oil Festival</text:span> or the <text:span text:style-name="Strong_20_Emphasis">Prenestine Wine Festival</text:span>.</text:p>
        </text:list-item>
      </text:list>
      <text:p text:style-name="Text_20_body">These events will allow visitors to actively participate in local culture and create unforgettable memories.</text:p>
      <text:p text:style-name="Horizontal_20_Line"/>
      <text:h text:style-name="Heading_20_3" text:outline-level="3"><text:span text:style-name="Strong_20_Emphasis">A Complete and Personalized Experience</text:span></text:h>
      <text:p text:style-name="Text_20_body">The complex will offer tailor-made tourism packages, allowing visitors to select and combine experiences based on their interests.</text:p>
      <text:p text:style-name="Text_20_body"><text:span text:style-name="Strong_20_Emphasis">Available packages:</text:span></text:p>
      <text:p text:style-name="Text_20_body">? <text:span text:style-name="Strong_20_Emphasis">“Taste and Tradition”</text:span> – Food and wine tours, tastings, and cooking workshops<text:line-break/>? <text:span text:style-name="Strong_20_Emphasis">“Discovering History”</text:span> – Archaeological tours, guided visits, and historical reenactments<text:line-break/>? <text:span text:style-name="Strong_20_Emphasis">“Hands-On”</text:span> – Artisan experiences and creative workshops<text:line-break/>? <text:span text:style-name="Strong_20_Emphasis">“Events and Folklore”</text:span> – Participation in traditional festivals and cultural shows<text:line-break/>? <text:span text:style-name="Strong_20_Emphasis">“Relax and Well-being”</text:span> – Hotel stay with access to the spa and immersive experiences</text:p>
      <text:p text:style-name="Text_20_body"><text:span text:style-name="Strong_20_Emphasis">Objective:</text:span> To offer an authentic and engaging form of experiential tourism that reveals Lazio in a new, dynamic, and original way.</text:p>
      <text:p text:style-name="Text_20_body">This innovative approach allows visitors to become active participants in their journey, creating a deep connection with the culture, history, and traditions of the Prenestine territory.</text:p>
      <text:p text:style-name="Horizontal_20_Line"/>
      <text:h text:style-name="Heading_20_3" text:outline-level="3"><text:span text:style-name="Strong_20_Emphasis">TOURISM MARKET ANALYSIS</text:span></text:h>
      <text:p text:style-name="Text_20_body"><text:span text:style-name="Strong_20_Emphasis">Potential and Development Opportunities</text:span></text:p>
      <text:p text:style-name="Text_20_body">Lazio is one of the most visited tourist destinations in Italy, attracting millions of visitors every year drawn by its historical, cultural, and food-and-wine wonders. The growth of cultural and food tourism is evident, and our region continues to serve as a privileged hub for those seeking authentic experiences linked to tradition, culture, and local cuisine. The project currently under development represents a unique opportunity to strengthen this trend by creating a destination of excellence that meets the diverse needs of tourists, students, athletes, and professionals.</text:p>
      <text:p text:style-name="Horizontal_20_Line"/>
      <text:h text:style-name="Heading_20_3" text:outline-level="3"><text:span text:style-name="Strong_20_Emphasis">Tourism Market Trends in Lazio</text:span></text:h>
      <text:list xml:id="list4387564075803402075" text:style-name="L15">
        <text:list-item>
          <text:p text:style-name="P15"><text:span text:style-name="Strong_20_Emphasis">Growth of Cultural Tourism</text:span><text:line-break/>Tourists are increasingly attracted to experiences that combine the pleasure of discovering local history and culture with the opportunity to engage in authentic activities. Lazio is particularly appreciated for its archaeological wonders, historical sites, and museums, but there is growing demand for <text:span text:style-name="Strong_20_Emphasis">experiential tourism</text:span> that places the visitor’s active participation at its core.</text:p>
        </text:list-item>
        <text:list-item>
          <text:p text:style-name="P15"><text:span text:style-name="Strong_20_Emphasis">Increase in Food and Wine Tourism</text:span><text:line-break/><text:soft-page-break/>Lazio is renowned for its high-quality gastronomy, offering typical dishes ranging from traditional pasta to Roman ricotta, along with DOC wines and extra virgin olive oil. In recent years, the demand for food and wine experiences—such as vineyard tours, tastings, and cooking classes—has grown significantly, making gastronomy one of the region’s main tourism drivers.</text:p>
        </text:list-item>
        <text:list-item>
          <text:p text:style-name="P15"><text:span text:style-name="Strong_20_Emphasis">Expanding Sports Tourism</text:span><text:line-break/>Sports tourism is rapidly growing, with more and more people seeking destinations that offer cutting-edge sports activities. The proximity to key sports centers and the availability of outdoor activities—such as trekking, cycling, and tennis—offer a major opportunity for the area to attract a growing community of sports enthusiasts.</text:p>
        </text:list-item>
      </text:list>
      <text:p text:style-name="Horizontal_20_Line"/>
      <text:h text:style-name="Heading_20_3" text:outline-level="3"><text:span text:style-name="Strong_20_Emphasis">Opportunities for Economic Development</text:span></text:h>
      <text:p text:style-name="Text_20_body">The project represents a major opportunity for the Prenestine area, not only from a tourism standpoint but also economically and socially. Its potential spans several sectors, delivering both direct and indirect benefits to the entire community.</text:p>
      <text:p text:style-name="Horizontal_20_Line"/>
      <text:h text:style-name="Heading_20_4" text:outline-level="4"><text:span text:style-name="Strong_20_Emphasis">1. Collaborations with Academic and Sports Institutions</text:span></text:h>
      <text:list xml:id="list4914570894734194628" text:style-name="L16">
        <text:list-item>
          <text:p text:style-name="P16"><text:span text:style-name="Strong_20_Emphasis">University Hub:</text:span> It will become an educational center of excellence focused on history, culture, and gastronomy. The presence of degree and master’s programs will help position Lazio as a top cultural and academic destination.</text:p>
        </text:list-item>
        <text:list-item>
          <text:p text:style-name="P16"><text:span text:style-name="Strong_20_Emphasis">International University Partnerships:</text:span> The project plans to establish collaborations with international universities and academic institutions, creating opportunities for cultural exchange and educational growth.</text:p>
        </text:list-item>
        <text:list-item>
          <text:p text:style-name="P16"><text:span text:style-name="Strong_20_Emphasis">Sports Center:</text:span> It will support sports tourism by attracting both professional and amateur athletes from Italy and abroad. The creation of a state-of-the-art center will stimulate partnerships with sports associations, federations, and organizations that promote events and competitions.</text:p>
        </text:list-item>
      </text:list>
      <text:p text:style-name="Horizontal_20_Line"/>
      <text:h text:style-name="Heading_20_4" text:outline-level="4"><text:span text:style-name="Strong_20_Emphasis">2. Job Creation</text:span></text:h>
      <text:p text:style-name="Text_20_body">The project will directly impact job creation in various areas:</text:p>
      <text:list xml:id="list3252743031427609571" text:style-name="L17">
        <text:list-item>
          <text:p text:style-name="P17"><text:span text:style-name="Strong_20_Emphasis">Tourism and Hospitality Sector:</text:span> Hotel staff, restaurant staff, concierge services, wellness center operators.</text:p>
        </text:list-item>
        <text:list-item>
          <text:p text:style-name="P17"><text:span text:style-name="Strong_20_Emphasis">Education and Academic Sector:</text:span> University professors, tutors, researchers, and administrative personnel.</text:p>
        </text:list-item>
        <text:list-item>
          <text:p text:style-name="P17"><text:span text:style-name="Strong_20_Emphasis">Sports Sector:</text:span> Coaches, trainers, event organizers, and technicians.</text:p>
        </text:list-item>
        <text:list-item>
          <text:p text:style-name="P17"><text:span text:style-name="Strong_20_Emphasis">Artisan and Cultural Sector:</text:span> Tour guides, local culture experts, and professionals for artistic and cultural activities.</text:p>
        </text:list-item>
        <text:list-item>
          <text:p text:style-name="P17"><text:span text:style-name="Strong_20_Emphasis">Food and Wine Sector:</text:span> Chefs, sommeliers, hospitality staff, and experts for culinary workshops and courses.</text:p>
        </text:list-item>
      </text:list>
      <text:p text:style-name="Horizontal_20_Line"/>
      <text:h text:style-name="Heading_20_4" text:outline-level="4"><text:soft-page-break/><text:span text:style-name="Strong_20_Emphasis">3. Support for Local Producers and Food Enterprises</text:span></text:h>
      <text:p text:style-name="Text_20_body">Local food and wine will be a key pillar of the project, with strong cooperation with local producers and companies.</text:p>
      <text:list xml:id="list4082156480241683709" text:style-name="L18">
        <text:list-item>
          <text:p text:style-name="P18"><text:span text:style-name="Strong_20_Emphasis">Short Supply Chain Support:</text:span> Local producers of wine, oil, cheese, meat, and other typical products will be encouraged, promoting a local supply network that supports the rural economy.</text:p>
        </text:list-item>
        <text:list-item>
          <text:p text:style-name="P18"><text:span text:style-name="Strong_20_Emphasis">Food Events and Tastings:</text:span> The project will offer local producers opportunities to showcase their products through tasting events and themed markets.</text:p>
        </text:list-item>
        <text:list-item>
          <text:p text:style-name="P18"><text:span text:style-name="Strong_20_Emphasis">Collaboration with Agritourism Farms and Educational Farms:</text:span> Dedicated spaces for agritourism and culinary training will support the involvement, growth, and visibility of farmers and artisans.</text:p>
        </text:list-item>
      </text:list>
      <text:p text:style-name="Horizontal_20_Line"/>
      <text:h text:style-name="Heading_20_3" text:outline-level="3"><text:span text:style-name="Strong_20_Emphasis">Direct Benefits for the Local Community</text:span></text:h>
      <text:list xml:id="list7625752646745327948" text:style-name="L19">
        <text:list-item>
          <text:p text:style-name="P19"><text:span text:style-name="Strong_20_Emphasis">Tourism Growth:</text:span> The project will attract visitors from around the world, significantly increasing tourism, with a positive impact on local restaurants, shops, and businesses.</text:p>
        </text:list-item>
        <text:list-item>
          <text:p text:style-name="P19"><text:span text:style-name="Strong_20_Emphasis">Promotion of Local Traditions:</text:span> By creating a cultural and food hub, the project will help preserve and promote local traditions, strengthening the connection between territory and visitors.</text:p>
        </text:list-item>
        <text:list-item>
          <text:p text:style-name="P19"><text:span text:style-name="Strong_20_Emphasis">Infrastructure Development:</text:span> Improved transport and connectivity infrastructure will make the area more accessible and attractive for new businesses and tourism initiatives.</text:p>
        </text:list-item>
      </text:list>
      <text:p text:style-name="Horizontal_20_Line"/>
      <text:p text:style-name="Text_20_body">The project not only aligns with the ongoing growth in cultural, food, and sports tourism but also offers an ambitious and concrete vision for the future of the Prenestine area. It seeks to become a true <text:span text:style-name="Strong_20_Emphasis">engine of economic, social, and cultural development</text:span>. With proper attention and community involvement, the initiative will have a positive impact across all sectors—stimulating employment, enhancing local resources, and positioning Lazio as a leading tourist destination.</text:p>
      <text:h text:style-name="Heading_20_3" text:outline-level="3"><text:span text:style-name="Strong_20_Emphasis">SUSTAINABILITY AND INNOVATION</text:span></text:h>
      <text:p text:style-name="Text_20_body"><text:span text:style-name="Strong_20_Emphasis">A Green Future for the Complex</text:span></text:p>
      <text:p text:style-name="Text_20_body">This project stands out for its strong commitment to environmental sustainability and technological innovation, aiming to reduce its ecological footprint and to serve as a model for responsible development. The complex will not only meet comfort and functionality needs, but will also actively promote eco-friendly and sustainable solutions—contributing to a greener future for the region.</text:p>
      <text:p text:style-name="Horizontal_20_Line"/>
      <text:h text:style-name="Heading_20_3" text:outline-level="3"><text:span text:style-name="Strong_20_Emphasis">Green Strategies and Innovative Solutions</text:span></text:h>
      <text:p text:style-name="Text_20_body">The proposed eco-sustainable solutions aim to minimize the environmental impact of the facility by optimizing the use of natural resources and reducing energy consumption.</text:p>
      <text:p text:style-name="Horizontal_20_Line"/>
      <text:h text:style-name="Heading_20_4" text:outline-level="4"><text:soft-page-break/><text:span text:style-name="Strong_20_Emphasis">1. Photovoltaic Systems for Renewable Energy Production</text:span></text:h>
      <text:list xml:id="list1055416994763733189" text:style-name="L20">
        <text:list-item>
          <text:p text:style-name="P20"><text:span text:style-name="Strong_20_Emphasis">Energy independence:</text:span> Installing photovoltaic systems will allow the complex to generate renewable energy using the sun as its primary source. This will significantly reduce reliance on non-renewable electricity and promote an autonomous, sustainable energy system.</text:p>
        </text:list-item>
        <text:list-item>
          <text:p text:style-name="P20"><text:span text:style-name="Strong_20_Emphasis">Reduced CO₂ emissions:</text:span> The use of solar energy will help cut greenhouse gas emissions, supporting environmental sustainability goals and contributing to the fight against climate change.</text:p>
        </text:list-item>
      </text:list>
      <text:p text:style-name="Horizontal_20_Line"/>
      <text:h text:style-name="Heading_20_4" text:outline-level="4"><text:span text:style-name="Strong_20_Emphasis">2. Rainwater Collection and Reuse Systems</text:span></text:h>
      <text:list xml:id="list6033544203315942455" text:style-name="L21">
        <text:list-item>
          <text:p text:style-name="P21"><text:span text:style-name="Strong_20_Emphasis">Responsible water resource management:</text:span> The rainwater harvesting system will ensure that stormwater is collected and reused for non-potable purposes, such as garden irrigation or outdoor surface cleaning. This will help reduce the consumption of potable water and support water conservation.</text:p>
        </text:list-item>
        <text:list-item>
          <text:p text:style-name="P21"><text:span text:style-name="Strong_20_Emphasis">Advanced technology:</text:span> Filtration and storage technology will optimize water use, reduce waste, and enhance the facility’s efficiency.</text:p>
        </text:list-item>
      </text:list>
      <text:p text:style-name="Horizontal_20_Line"/>
      <text:h text:style-name="Heading_20_4" text:outline-level="4"><text:span text:style-name="Strong_20_Emphasis">3. Low-Impact Buildings with Eco-Friendly Materials</text:span></text:h>
      <text:list xml:id="list4063847005293317398" text:style-name="L22">
        <text:list-item>
          <text:p text:style-name="P22"><text:span text:style-name="Strong_20_Emphasis">Ecological materials:</text:span> The buildings will be constructed using sustainable, low-impact materials such as certified wood, recycled materials, and eco-friendly paints. This will ensure the structures are both functional and environmentally respectful.</text:p>
        </text:list-item>
        <text:list-item>
          <text:p text:style-name="P22"><text:span text:style-name="Strong_20_Emphasis">Energy efficiency:</text:span> The buildings will be designed to minimize energy use, with special attention to thermal insulation, natural ventilation, and solar light management. The goal is to create highly energy-efficient buildings that require minimal heating and cooling.</text:p>
        </text:list-item>
        <text:list-item>
          <text:p text:style-name="P22"><text:span text:style-name="Strong_20_Emphasis">Environmental certifications:</text:span> Every building will be designed to meet major environmental certification standards such as <text:span text:style-name="Strong_20_Emphasis">LEED</text:span> or <text:span text:style-name="Strong_20_Emphasis">BREEAM</text:span>, which attest to the application of sustainable construction practices.</text:p>
        </text:list-item>
      </text:list>
      <text:p text:style-name="Horizontal_20_Line"/>
      <text:h text:style-name="Heading_20_4" text:outline-level="4"><text:span text:style-name="Strong_20_Emphasis">4. Sustainable Mobility</text:span></text:h>
      <text:list xml:id="list3464787746650232369" text:style-name="L23">
        <text:list-item>
          <text:p text:style-name="P23"><text:span text:style-name="Strong_20_Emphasis">Bicycle paths:</text:span> The project will include an internal network of bike lanes, connected to the main roads in the area, encouraging the use of bicycles as an eco-friendly transport mode. These paths will allow tourists, residents, and visitors to move around sustainably both within the complex and nearby, reducing private car use and CO₂ emissions.</text:p>
        </text:list-item>
        <text:list-item>
          <text:p text:style-name="P23"><text:span text:style-name="Strong_20_Emphasis">Electric vehicle charging stations:</text:span> Charging points for electric cars will be installed to support green mobility and promote the adoption of low-impact vehicles. These stations will provide a convenient and accessible charging option for guests and residents, supporting the shift toward cleaner transportation.</text:p>
        </text:list-item>
      </text:list>
      <text:p text:style-name="Horizontal_20_Line"/>
      <text:h text:style-name="Heading_20_3" text:outline-level="3"><text:span text:style-name="Strong_20_Emphasis">Integration with Nature and Environmental Well-Being</text:span></text:h>
      <text:list xml:id="list8068231935824631745" text:style-name="L24">
        <text:list-item>
          <text:p text:style-name="P24"><text:span text:style-name="Strong_20_Emphasis">Green spaces and natural areas:</text:span> The complex will not only be a tourism center but also <text:soft-page-break/>promote well-being through nature. Sustainable gardens, green walking areas, and outdoor relaxation spaces will be created. Native plants and eco-friendly landscaping practices will ensure the environment harmonizes with the surrounding territory.</text:p>
        </text:list-item>
        <text:list-item>
          <text:p text:style-name="P24"><text:span text:style-name="Strong_20_Emphasis">Bioclimatic architecture:</text:span> The buildings will be designed according to <text:span text:style-name="Strong_20_Emphasis">bioclimatic architecture</text:span> principles, maximizing the use of natural resources like sunlight and wind to reduce artificial energy needs for heating, cooling, and lighting.</text:p>
        </text:list-item>
      </text:list>
      <text:p text:style-name="Horizontal_20_Line"/>
      <text:h text:style-name="Heading_20_3" text:outline-level="3"><text:span text:style-name="Strong_20_Emphasis">Innovation and Technology for the Future</text:span></text:h>
      <text:list xml:id="list5784162175910083885" text:style-name="L25">
        <text:list-item>
          <text:p text:style-name="P25"><text:span text:style-name="Strong_20_Emphasis">Smart buildings:</text:span> The complex will feature intelligent systems for energy management and environmental monitoring. Thanks to sensors and <text:span text:style-name="Strong_20_Emphasis">IoT (Internet of Things)</text:span> technologies, it will be possible to monitor energy consumption, emissions, air quality, and other environmental variables in real-time—optimizing efficiency and minimizing waste.</text:p>
        </text:list-item>
        <text:list-item>
          <text:p text:style-name="P25"><text:span text:style-name="Strong_20_Emphasis">Sustainability as a pillar of innovation:</text:span> Every phase of the project will incorporate innovative solutions to reduce environmental impact—such as the use of recycled materials, noise pollution reduction technologies, and natural resource optimization. The "smart" approach will affect not only the architecture but also the management of services and infrastructure, improving user experience and quality of life.</text:p>
        </text:list-item>
      </text:list>
      <text:p text:style-name="Horizontal_20_Line"/>
      <text:h text:style-name="Heading_20_3" text:outline-level="3"><text:span text:style-name="Strong_20_Emphasis">Long-Term Impact</text:span></text:h>
      <text:p text:style-name="Text_20_body">The complex will not only be a place to stay and work, but also a <text:span text:style-name="Strong_20_Emphasis">model of sustainability and innovation</text:span>, helping to raise awareness about the importance of protecting the environment and adopting more responsible behaviors. This environmental commitment will make the project a resource for the community and an example for similar initiatives across the region.</text:p>
      <text:p text:style-name="Text_20_body">In this way, the project aims not only to meet tourism and commercial needs, but also to become a <text:span text:style-name="Strong_20_Emphasis">benchmark of sustainable development for future generations</text:span>, supporting the conservation of natural resources and promoting a greener, more responsible lifestyle.</text:p>
      <text:p text:style-name="Horizontal_20_Line"/>
      <text:h text:style-name="Heading_20_3" text:outline-level="3"><text:span text:style-name="Strong_20_Emphasis">CONCLUSIONS</text:span></text:h>
      <text:p text:style-name="Text_20_body">In summary, the project represents a <text:span text:style-name="Strong_20_Emphasis">unique opportunity for growth and development</text:span> for Palestrina and the Lazio region, combining modernity and tradition in a complex that enhances the <text:span text:style-name="Strong_20_Emphasis">beauty, history, and potential</text:span> of the local territory.</text:p>
      <text:p text:style-name="Text_20_body">Thanks to its ambitious vision and its ability to integrate <text:span text:style-name="Strong_20_Emphasis">tourism, education, and sports</text:span>, the project aims to become not just a destination of attraction, but also a <text:span text:style-name="Strong_20_Emphasis">model of sustainable and innovative development</text:span>. It will contribute to shaping a path toward a <text:span text:style-name="Strong_20_Emphasis">greener, more prosperous, and inclusive future</text:span> for everyone.</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OpenSymbol" svg:font-family="OpenSymbol"/>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letter-kerning="true"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SimSun" style:font-size-asian="14pt" style:font-weight-asian="bold" style:font-name-complex="Arial1" style:font-size-complex="14pt"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Heading_20_4" style:display-name="Heading 4" style:family="paragraph" style:parent-style-name="Heading" style:next-style-name="Text_20_body" style:default-outline-level="4" style:list-style-name="" style:class="text">
      <style:text-properties style:font-name="Times New Roman" fo:font-size="12pt" fo:font-weight="bold" style:font-name-asian="SimSun" style:font-size-asian="12pt" style:font-weight-asian="bold" style:font-name-complex="Arial1" style:font-size-complex="12pt" style:font-weight-complex="bold"/>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Emphasis" style:family="text">
      <style:text-properties fo:font-style="italic" style:font-style-asian="italic" style:font-style-complex="italic"/>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5-05-18T14:25:58.13</meta:creation-date>
    <meta:document-statistic meta:table-count="0" meta:image-count="0" meta:object-count="0" meta:page-count="12" meta:paragraph-count="206" meta:word-count="4524" meta:character-count="30775"/>
    <dc:date>2025-05-18T14:34:29.71</dc:date>
    <meta:editing-duration>PT8M32S</meta:editing-duration>
    <meta:editing-cycles>1</meta:editing-cycles>
    <meta:generator>OpenOffice/4.1.15$Win32 OpenOffice.org_project/4115m2$Build-9813</meta:generator>
  </office:meta>
</office:document-meta>
</file>